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T2" style:parent-style-name="Standardnípísmoodstavce" style:family="text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T5" style:parent-style-name="Standardnípísmoodstavce" style:family="text">
      <style:text-properties fo:font-weight="bold" style:font-weight-asian="bold" style:font-weight-complex="bold"/>
    </style:style>
    <style:style style:name="T6" style:parent-style-name="Standardnípísmoodstavce" style:family="text">
      <style:text-properties style:font-name="Times New Roman" fo:font-weight="bold" style:font-weight-asian="bold" style:font-weight-complex="bold" fo:color="#000000"/>
    </style:style>
    <style:style style:name="T7" style:parent-style-name="Standardnípísmoodstavce" style:family="text"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9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T10" style:parent-style-name="Standardnípísmoodstavce" style:family="text">
      <style:text-properties style:font-weight-complex="bold" fo:color="#000000"/>
    </style:style>
    <style:style style:name="T11" style:parent-style-name="Standardnípísmoodstavce" style:family="text">
      <style:text-properties style:font-weight-complex="bold" fo:background-color="#FFFFFF"/>
    </style:style>
    <style:style style:name="T12" style:parent-style-name="Standardnípísmoodstavce" style:family="text">
      <style:text-properties style:font-weight-complex="bold" fo:color="#000000" fo:background-color="#FFFFFF"/>
    </style:style>
    <style:style style:name="T13" style:parent-style-name="Standardnípísmoodstavce" style:family="text">
      <style:text-properties fo:font-weight="bold" style:font-weight-asian="bold" style:font-weight-complex="bold"/>
    </style:style>
    <style:style style:name="T14" style:parent-style-name="Standardnípísmoodstavce" style:family="text">
      <style:text-properties style:font-weight-complex="bold" fo:color="#000000"/>
    </style:style>
    <style:style style:name="T15" style:parent-style-name="Standardnípísmoodstavce" style:family="text">
      <style:text-properties style:font-weight-complex="bold" fo:background-color="#FFFFFF"/>
    </style:style>
    <style:style style:name="T16" style:parent-style-name="Standardnípísmoodstavce" style:family="text">
      <style:text-properties style:font-weight-complex="bold" fo:color="#000000" fo:background-color="#FFFFFF"/>
    </style:style>
    <style:style style:name="T17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P18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19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0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1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2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3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4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25" style:parent-style-name="Standard" style:family="paragraph">
      <style:text-properties fo:font-weight="bold" style:font-weight-asian="bold" style:font-weight-complex="bold"/>
    </style:style>
    <style:style style:name="P26" style:parent-style-name="Standard" style:family="paragraph">
      <style:text-properties fo:font-weight="bold" style:font-weight-asian="bold" style:font-weight-complex="bold"/>
    </style:style>
    <style:style style:name="T27" style:parent-style-name="Standardnípísmoodstavce" style:family="text">
      <style:text-properties fo:font-weight="bold" style:font-weight-asian="bold" style:font-weight-complex="bold"/>
    </style:style>
    <style:style style:name="T28" style:parent-style-name="Standardnípísmoodstavce" style:family="text">
      <style:text-properties fo:font-weight="bold" style:font-weight-asian="bold" style:font-weight-complex="bold"/>
    </style:style>
    <style:style style:name="T29" style:parent-style-name="Standardnípísmoodstavce" style:family="text">
      <style:text-properties fo:font-weight="bold" style:font-weight-asian="bold" style:font-weight-complex="bold"/>
    </style:style>
    <style:style style:name="T30" style:parent-style-name="Standardnípísmoodstavce" style:family="text">
      <style:text-properties fo:font-weight="bold" style:font-weight-asian="bold" style:font-weight-complex="bold"/>
    </style:style>
    <style:style style:name="T31" style:parent-style-name="Standardnípísmoodstavce" style:family="text">
      <style:text-properties fo:font-weight="bold" style:font-weight-asian="bold" style:font-weight-complex="bold"/>
    </style:style>
    <style:style style:name="T32" style:parent-style-name="Standardnípísmoodstavce" style:family="text">
      <style:text-properties fo:font-weight="bold" style:font-weight-asian="bold" style:font-weight-complex="bold"/>
    </style:style>
    <style:style style:name="T33" style:parent-style-name="Standardnípísmoodstavce" style:family="text">
      <style:text-properties fo:font-weight="bold" style:font-weight-asian="bold" style:font-weight-complex="bold"/>
    </style:style>
    <style:style style:name="T34" style:parent-style-name="Standardnípísmoodstavce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PLATBA</text:p>
      <text:p text:style-name="Standard"/>
      <text:p text:style-name="Standard">- Platbu<text:span text:style-name="T2"><text:s/>na následující měsíc je nutno provést do 20. dne předchozího měsíce.</text:span></text:p>
      <text:p text:style-name="Standard">Platba na obědy za září musí být tedy uskutečněna do 20.8. - (pokud platba nebude odeslána, systém<text:s/>vám neumožní si na měsíc září objednávat obědy). Platba se vám do aplikace přičte 26. den v měsíci. Pokud 26. den vychází na víkend, přičte se platba následující pracovní den.</text:p>
      <text:p text:style-name="Standard"/>
      <text:p text:style-name="Standard">- Platba – 900 Kč <text:s/>(38 Kč za oběd x 23 pracovních dní v měsíci)</text:p>
      <text:p text:style-name="P3">Ideální je si nastavit trvalý příkaz na 900 Kč od srpna do května<text:s/>s platbou nejpozději na 20.den v měsíci. <text:s/></text:p>
      <text:p text:style-name="P4"/>
      <text:p text:style-name="Standard">Přeplatky za celý rok vám budou<text:s/>vyúčtovány na konci školního roku a poslány na váš účet.</text:p>
      <text:p text:style-name="Standard"/>
      <text:p text:style-name="Standard">Platba se provádí na účet ZŠ Žichovice - <text:s/><text:span text:style-name="T5"><text:s/></text:span><text:span text:style-name="T6">78-2782870287/0100 <text:s/></text:span></text:p>
      <text:p text:style-name="Standard">Každé dítě má vygenerovaný<text:s/><text:span text:style-name="T7">variabilní symbol</text:span><text:s/>– u platby musí být uveden správně, jinak systém peníze nepřipíše k vašemu účtu na Strava.cz !</text:p>
      <text:p text:style-name="Standard"/>
      <text:p text:style-name="Standard">Jméno dítěte - <text:s text:c="2"/>_______________________ <text:s text:c="8"/>Váš <text:s text:c="2"/>variabilní <text:s/>symbol ______________</text:p>
      <text:p text:style-name="Standard"/>
      <text:p text:style-name="Standard"/>
      <text:p text:style-name="P8">VSTUP <text:s text:c="2"/>DO <text:s/>APLIKACE <text:s/>STRAVA.CZ</text:p>
      <text:p text:style-name="P9"/>
      <text:p text:style-name="Standard"><text:span text:style-name="T10">Aplikaci Strava.cz pro Android si můžete stáhnout z </text:span><text:a xlink:href="https://play.google.com/store/apps/details?id=com.stravacz.stravacz&amp;hl=cs" office:target-frame-name="_top" xlink:show="replace"><text:span text:style-name="T11">Google Play</text:span></text:a><text:span text:style-name="T12"><text:s text:c="2"/></text:span><text:span text:style-name="T13"><text:line-break/></text:span><text:span text:style-name="T14">Aplikaci Strava.cz pro iOS si můžete stáhnout z </text:span><text:a xlink:href="https://itunes.apple.com/cz/app/strava-cz/id1433795141?l=cs&amp;ls=1&amp;mt=8" office:target-frame-name="_top" xlink:show="replace"><text:span text:style-name="T15">App Store</text:span></text:a><text:span text:style-name="T16"><text:s text:c="2"/></text:span></text:p>
      <text:p text:style-name="Standard"/>
      <text:p text:style-name="Standard"><text:span text:style-name="T17"><draw:frame draw:z-index="251658240" draw:style-name="a0" draw:name="Obrázek1" text:anchor-type="paragraph" svg:x="3.85827in" svg:y="0.00984in" svg:width="1.12283in" svg:height="1.12283in" style:rel-width="scale" style:rel-height="scale"><draw:image xlink:href="media/image1.png" xlink:type="simple" xlink:show="embed" xlink:actuate="onLoad"/><svg:title/><svg:desc/></draw:frame>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Přihlašovací údaje pro vstup do aplikace:</text:p>
      <text:p text:style-name="P26"/>
      <text:p text:style-name="Standard"><text:span text:style-name="T27">číslo zařízení</text:span><text:s/>: 11445</text:p>
      <text:p text:style-name="Standard"><text:span text:style-name="T28">uživatelské jméno</text:span>: jmeno.prijmeni</text:p>
      <text:p text:style-name="Standard"><text:span text:style-name="T29">heslo</text:span>: jmeno.prijmeni</text:p>
      <text:p text:style-name="Standard"/>
      <text:p text:style-name="Standard">- <text:s/>V aplikaci pak probíhá přihlašování i odhlašování obědů</text:p>
      <text:p text:style-name="Standard"><text:s/>(vždy musíte potvrdit fialovým tlačítkem<text:s/><text:span text:style-name="T30">uložit změny</text:span>)</text:p>
      <text:p text:style-name="Standard">- <text:s/>Obědy je možné přihlásit či odhlásit nejpozději do<text:s/><text:span text:style-name="T31">7:45<text:s/></text:span>téhož dne .</text:p>
      <text:p text:style-name="Standard">- <text:s/>Váš<text:s/>aktuální zůstatek uvidíte vždy<text:s/><text:span text:style-name="T32">2</text:span><text:span text:style-name="T33">6</text:span><text:span text:style-name="T34">. dne v měsíci<text:s/></text:span>( Pokud připadne tento den na víkend, pak aktualizace proběhne následující pracovní den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reditelka reditelka</dc:creator>
    <meta:creation-date>2024-02-10T08:37:00Z</meta:creation-date>
    <dc:date>2025-05-26T08:43:00Z</dc:date>
    <meta:print-date>2024-06-06T10:30:00Z</meta:print-date>
    <meta:template xlink:href="Normal.dotm" xlink:type="simple"/>
    <meta:editing-cycles>13</meta:editing-cycles>
    <meta:editing-duration>PT4680S</meta:editing-duration>
    <meta:document-statistic meta:page-count="1" meta:paragraph-count="3" meta:word-count="249" meta:character-count="1719" meta:row-count="12" meta:non-whitespace-character-count="1473"/>
  </office:meta>
</office:document-meta>
</file>